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automatic-styles>
    <style:style style:name="P1" style:family="paragraph" style:parent-style-name="Text_20_body" style:list-style-name="L1"/>
    <style:style style:name="P2" style:family="paragraph" style:parent-style-name="Text_20_body" style:list-style-name="L1">
      <style:paragraph-properties fo:margin-top="0in" fo:margin-bottom="0in" style:contextual-spacing="false"/>
    </style:style>
    <style:style style:name="P3" style:family="paragraph" style:parent-style-name="Text_20_body" style:list-style-name="L2"/>
    <style:style style:name="P4" style:family="paragraph" style:parent-style-name="Text_20_body" style:list-style-name="L2">
      <style:paragraph-properties fo:margin-top="0in" fo:margin-bottom="0in" style:contextual-spacing="false"/>
    </style:style>
    <style:style style:name="P5" style:family="paragraph" style:parent-style-name="Text_20_body" style:list-style-name="L3"/>
    <style:style style:name="P6" style:family="paragraph" style:parent-style-name="Text_20_body" style:list-style-name="L3">
      <style:paragraph-properties fo:margin-top="0in" fo:margin-bottom="0in" style:contextual-spacing="false"/>
    </style:style>
    <text:list-style style:name="L1">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2">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
      <text:list-level-style-bullet text:level="1" text:style-name="Bullet_20_Symbols" loext:num-list-format="%1%." style:num-suffix="." text:bullet-char="•">
        <style:list-level-properties text:space-before="0.2961in" text:min-label-width="0.196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ext_20_body">The comprehensive agreement between Intesa Sanpaolo S.p.A. ("the Bank") and Exelia S.r.l. ("the Supplier"), a constituent of the Intesa Sanpaolo banking Group, establishes a strategic partnership aimed at optimizing the Bank's operational processes through the outsourcing of specific services to the Supplier. This partnership is designed to leverage the Supplier's specialized expertise and capabilities to achieve operational efficiencies, enhance service quality, and ensure compliance with stringent regulatory standards governing the financial sector. The agreement meticulously outlines the scope of services, performance expectations, compliance requirements, and the financial terms governing this partnership.</text:p>
      <text:h text:style-name="Heading_20_3" text:outline-level="3">Detailed Overview of Requirements and Expectations:</text:h>
      <text:h text:style-name="Heading_20_4" text:outline-level="4">For Intesa Sanpaolo S.p.A. (the Bank):</text:h>
      <text:list text:style-name="L1">
        <text:list-item>
          <text:p text:style-name="P2"><text:span text:style-name="Strong_20_Emphasis">Resource Provisioning:</text:span> The Bank commits to providing the Supplier with all necessary resources, including access to critical systems, operational data, and infrastructure, to enable the seamless delivery of outsourced services.</text:p>
        </text:list-item>
        <text:list-item>
          <text:p text:style-name="P2"><text:span text:style-name="Strong_20_Emphasis">Performance Monitoring:</text:span> The Bank will actively monitor the Supplier's performance, ensuring that service delivery aligns with predefined service level agreements (SLAs) and quality benchmarks, thereby guaranteeing the highest standards of operational excellence.</text:p>
        </text:list-item>
        <text:list-item>
          <text:p text:style-name="P2"><text:span text:style-name="Strong_20_Emphasis">Regulatory Compliance:</text:span> The Bank is responsible for maintaining a rigorous compliance framework, particularly concerning data protection laws such as the GDPR, and ensuring that all outsourced activities adhere to relevant banking and financial regulations.</text:p>
        </text:list-item>
        <text:list-item>
          <text:p text:style-name="P2"><text:span text:style-name="Strong_20_Emphasis">Audit Facilitation:</text:span> The Bank will facilitate and support audits and inspections by regulatory bodies, ensuring full transparency and compliance in the outsourced operations conducted by the Supplier.</text:p>
        </text:list-item>
        <text:list-item>
          <text:p text:style-name="P1"><text:span text:style-name="Strong_20_Emphasis">Change Management:</text:span> The Bank will promptly communicate any changes in regulatory requirements or operational needs to the Supplier, ensuring that outsourced services remain aligned with the Bank's strategic objectives and compliance obligations.</text:p>
        </text:list-item>
      </text:list>
      <text:h text:style-name="Heading_20_4" text:outline-level="4">For Exelia S.r.l. (the Supplier):</text:h>
      <text:list text:style-name="L2">
        <text:list-item>
          <text:p text:style-name="P4"><text:span text:style-name="Strong_20_Emphasis">Service Delivery Excellence:</text:span> The Supplier is tasked with delivering the outsourced services in accordance with the specifications detailed in the service agreements, employing the highest level of professional diligence and adherence to regulatory requirements.</text:p>
        </text:list-item>
        <text:list-item>
          <text:p text:style-name="P4"><text:span text:style-name="Strong_20_Emphasis">Data Security and Confidentiality:</text:span> The Supplier must implement robust data security measures to protect the Bank's data, ensuring confidentiality, integrity, and availability, and must promptly address and mitigate any data breaches.</text:p>
        </text:list-item>
        <text:list-item>
          <text:p text:style-name="P4"><text:span text:style-name="Strong_20_Emphasis">Regulatory Compliance and Audit Support:</text:span> The Supplier is required to comply with all regulatory standards applicable to the outsourced services and must support audits and inspections by regulatory authorities or the Bank's internal auditors.</text:p>
        </text:list-item>
        <text:list-item>
          <text:p text:style-name="P4"><text:span text:style-name="Strong_20_Emphasis">Subcontractor Management:</text:span> If the Supplier engages subcontractors, it must ensure that they adhere to the same standards of service quality, security, and regulatory compliance as stipulated in the agreement.</text:p>
        </text:list-item>
        <text:list-item>
          <text:p text:style-name="P3"><text:soft-page-break/><text:span text:style-name="Strong_20_Emphasis">Business Continuity Planning:</text:span> The Supplier must have effective business continuity and disaster recovery plans in place to guarantee the continuous delivery of critical services, even in emergency situations.</text:p>
        </text:list-item>
      </text:list>
      <text:h text:style-name="Heading_20_3" text:outline-level="3">Comprehensive Financial Structure:</text:h>
      <text:list text:style-name="L3">
        <text:list-item>
          <text:p text:style-name="P6"><text:span text:style-name="Strong_20_Emphasis">Fee Schedule and Adjustments:</text:span> The agreement specifies a detailed fee schedule for the services provided by the Supplier, with provisions for adjustments based on actual service levels, operational volumes, and changes in regulatory or operational requirements.</text:p>
        </text:list-item>
        <text:list-item>
          <text:p text:style-name="P6"><text:span text:style-name="Strong_20_Emphasis">Billing and Payment Procedures:</text:span> Clear billing and payment protocols are established, ensuring financial transparency and accountability between the parties, with mechanisms in place to address any financial discrepancies or disputes.</text:p>
        </text:list-item>
        <text:list-item>
          <text:p text:style-name="P5"><text:span text:style-name="Strong_20_Emphasis">Termination and Transition Provisions:</text:span> The agreement includes specific clauses regarding the termination of services, either through mutual consent or due to regulatory mandates, with detailed provisions for an orderly transition of services to ensure continuity and compliance.</text:p>
        </text:list-item>
      </text:list>
      <text:p text:style-name="Standard"/>
      <text:p text:style-name="Standard">#### Key Dates:</text:p>
      <text:p text:style-name="Standard"/>
      <text:p text:style-name="Standard">- **Commencement Date:** January 15, 2020.</text:p>
      <text:p text:style-name="Standard">- **Termination Date:** Automatically renews annually unless terminated with a three-month notice. The initial term concludes on December 31, 2020.</text:p>
      <text:p text:style-name="Standard"/>
      <text:p text:style-name="Standard">#### Termination Clauses:</text:p>
      <text:p text:style-name="Standard"/>
      <text:p text:style-name="Standard">- Either party may terminate the agreement with a three-month notice.</text:p>
      <text:p text:style-name="Standard">- The bank can terminate immediately upon regulatory request or if outsourcing critical functions.</text:p>
      <text:p text:style-name="Standard">- Specific provisions are in place for an orderly transition of services post-termination.</text:p>
      <text:p text:style-name="Standard"/>
      <text:p text:style-name="Standard">#### Financial Aspects:</text:p>
      <text:p text:style-name="Standard"/>
      <text:p text:style-name="Standard">- The services are subject to fees detailed in the Service Agreements.</text:p>
      <text:p text:style-name="Standard">- The annual fee for the period from January 1, 2020, to December 31, 2020, is estimated at €475,000.00, subject to adjustments based on actual service levels and operational volumes.</text:p>
      <text:p text:style-name="Standard">- Fees are billed quarterly, with adjustments made in the final billing for any discrepancies.</text:p>
      <text:p text:style-name="Standard"/>
      <text:p text:style-name="Standard">This agreement represents a strategic collaboration aimed at leveraging the supplier's expertise to enhance the bank's operational capabilities while ensuring compliance with the intricate regulatory landscape governing financial institutions.</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Head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Heading_20_3" style:display-name="Heading 3" style:family="paragraph" style:parent-style-name="Heading" style:next-style-name="Text_20_body" style:default-outline-level="3" style:list-style-name="" style:class="text">
      <style:paragraph-properties fo:margin-top="0.0972in" fo:margin-bottom="0.0835in"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Noto Sans Devanagari1" style:font-family-complex="'Noto Sans Devanagari'"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list-style-name="" style:class="text">
      <style:paragraph-properties fo:margin-top="0.0835in" fo:margin-bottom="0.0835in" style:contextual-spacing="false"/>
      <style:text-properties style:font-name="Liberation Serif" fo:font-family="'Liberation Serif'" style:font-family-generic="roman" style:font-pitch="variable" fo:font-size="12pt" fo:font-weight="bold" style:font-name-asian="Noto Serif CJK SC" style:font-family-asian="'Noto Serif CJK SC'" style:font-family-generic-asian="system" style:font-pitch-asian="variable" style:font-size-asian="12pt" style:font-weight-asian="bold" style:font-name-complex="Noto Sans Devanagari1" style:font-family-complex="'Noto Sans Devanagari'" style:font-family-generic-complex="system" style:font-pitch-complex="variable" style:font-size-complex="12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in" fo:margin-bottom="0.1965in" fo:background-color="transparent" draw:fill="none"/>
      </style:header-style>
      <style:footer-style/>
    </style:page-layout>
  </office:automatic-styles>
  <office:master-styles>
    <style:master-page style:name="Standard" style:page-layout-name="Mpm1">
      <style:header>
        <text:p text:style-name="Header"/>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4T21:18:01.946109413</meta:creation-date>
    <meta:generator>LibreOffice/7.6.4.1$Linux_AARCH64 LibreOffice_project/60$Build-1</meta:generator>
    <dc:date>2024-01-24T21:44:12.751959626</dc:date>
    <meta:editing-duration>PT26M12S</meta:editing-duration>
    <meta:editing-cycles>1</meta:editing-cycles>
    <meta:document-statistic meta:table-count="0" meta:image-count="0" meta:object-count="0" meta:page-count="2" meta:paragraph-count="30" meta:word-count="697" meta:character-count="5097" meta:non-whitespace-character-count="4443"/>
  </office:meta>
</office:document-meta>
</file>